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/>
      <style:text-properties style:font-name="Times New Roman" style:font-name-complex="Times New Roman" fo:font-size="12pt" style:font-size-asian="12pt" style:font-size-complex="12pt"/>
    </style:style>
    <style:style style:name="P6" style:parent-style-name="Normal" style:family="paragraph">
      <style:paragraph-properties fo:text-align="center" fo:line-height="15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1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2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2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3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3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4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2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5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5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3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6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7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7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1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8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8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4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9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9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3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0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5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7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08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09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0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1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2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3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4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5" style:parent-style-name="Párrafodelista" style:list-style-name="LFO2" style:family="paragraph">
      <style:paragraph-properties fo:text-align="justify"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16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7" style:parent-style-name="Normal" style:family="paragraph">
      <style:paragraph-properties fo:text-align="justify" fo:line-height="150%"/>
      <style:text-properties style:font-name="Times New Roman" style:font-name-complex="Times New Roman" fo:font-size="12pt" style:font-size-asian="12pt" style:font-size-complex="12pt"/>
    </style:style>
    <style:style style:name="P118" style:parent-style-name="Normal" style:family="paragraph">
      <style:paragraph-properties fo:text-align="justify" fo:line-height="150%"/>
    </style:style>
    <style:style style:name="T119" style:parent-style-name="Fuentedepárrafopredeter." style:family="text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6">PROTOCOLO DE TRANSPARENCIA DEL<text:s/>CLUB DEPORTIVO VOLEIBOL GUÍA</text:p>
      <text:list text:style-name="LFO2" text:continue-numbering="true">
        <text:list-item>
          <text:p text:style-name="P7">Objeto y finalidad</text:p>
        </text:list-item>
      </text:list>
      <text:p text:style-name="P8">El Club Deportivo Voleibol Guía, en adelante CDV Guía, establece el presente Protocolo de Transparencia como instrumento interno para ordenar y garantizar la publicidad, accesibilidad y actualización de la información relativa a su actividad institucional, económica, deportiva y administrativa.</text:p>
      <text:p text:style-name="P9">El protocolo tiene como finalidad reforzar la confianza de deportistas, familias, socios, colaboradores, patrocinadores, administraciones públicas y ciudadanía en la gestión del club, favoreciendo una cultura basada en la responsabilidad, la rendición de cuentas y el correcto uso de los recursos.</text:p>
      <text:p text:style-name="P10">El CDV Guía asume la transparencia como un principio permanente de su funcionamiento y como parte de su compromiso con el deporte y con la sociedad.</text:p>
      <text:list text:style-name="LFO2" text:continue-numbering="true">
        <text:list-item>
          <text:p text:style-name="P11">Principios de actuación</text:p>
        </text:list-item>
      </text:list>
      <text:p text:style-name="P12">La actividad del CDV Guía se desarrollará conforme a los siguientes principios:</text:p>
      <text:p text:style-name="P13">Transparencia: facilitar información clara y comprensible sobre la actividad del club.</text:p>
      <text:p text:style-name="P14">Responsabilidad: gestionar los recursos económicos y materiales de acuerdo con los fines de la entidad.</text:p>
      <text:p text:style-name="P15">Rendición de cuentas: proporcionar información sobre la utilización de fondos públicos y privados cuando corresponda.</text:p>
      <text:p text:style-name="P16">Integridad: prevenir actuaciones contrarias a la normativa o a los principios de buena gestión.</text:p>
      <text:p text:style-name="P17">Igualdad y no discriminación: garantizar criterios objetivos en la actividad deportiva y organizativa.</text:p>
      <text:p text:style-name="P18">Protección de datos: compatibilizar la publicidad de la información con la normativa aplicable en materia de protección de datos personales.</text:p>
      <text:p text:style-name="P19"/>
      <text:p text:style-name="P20">Actualización: procurar que la información publicada sea vigente y permita conocer la situación real de la entidad.</text:p>
      <text:list text:style-name="LFO2" text:continue-numbering="true">
        <text:list-item>
          <text:p text:style-name="P21">Organización y funcionamiento del club</text:p>
        </text:list-item>
      </text:list>
      <text:p text:style-name="P22">El CDV Guía mantendrá accesible en su espacio de transparencia la información institucional y organizativa que resulte exigible o que voluntariamente se considere de interés público.</text:p>
      <text:p text:style-name="P23">Se facilitará, entre otra información:</text:p>
      <text:p text:style-name="P24">Identificación y finalidad de la entidad.</text:p>
      <text:p text:style-name="P25">Normativa aplicable al club.</text:p>
      <text:p text:style-name="P26">Funciones y objetivos de la organización.</text:p>
      <text:p text:style-name="P27">Estructura organizativa y organigrama.</text:p>
      <text:p text:style-name="P28">Composición de los órganos de gobierno y dirección.</text:p>
      <text:p text:style-name="P29">Identificación, perfil y trayectoria profesional de las personas que ocupen los cargos que deban ser objeto de publicidad.</text:p>
      <text:p text:style-name="P30">Información relevante sobre el funcionamiento general de la entidad.</text:p>
      <text:p text:style-name="P31">La información se publicará respetando en todo momento las limitaciones derivadas de la legislación sobre protección de datos y demás normativa aplicable.</text:p>
      <text:list text:style-name="LFO2" text:continue-numbering="true">
        <text:list-item>
          <text:p text:style-name="P32">Gestión económica y presupuestaria</text:p>
        </text:list-item>
      </text:list>
      <text:p text:style-name="P33">El CDV Guía promoverá una gestión económica responsable y verificable.</text:p>
      <text:p text:style-name="P34">A través de su apartado de transparencia se facilitará la información económica que resulte legalmente exigible y, cuando proceda, aquella que contribuya a una mayor comprensión de la gestión de la entidad.</text:p>
      <text:p text:style-name="P35">En particular, se publicará la información correspondiente a:</text:p>
      <text:p text:style-name="P36">Cuentas anuales que deban rendirse.</text:p>
      <text:p text:style-name="P37"/>
      <text:p text:style-name="P38">Presupuesto y, cuando corresponda, liquidación presupuestaria.</text:p>
      <text:p text:style-name="P39">Informes de auditoría cuando sean preceptivos o se disponga de ellos.</text:p>
      <text:p text:style-name="P40">Retribuciones de administradores y directivos en los términos exigidos por la normativa.</text:p>
      <text:p text:style-name="P41">Información relacionada con las subvenciones y ayudas públicas recibidas.</text:p>
      <text:p text:style-name="P42">Cuando una determinada información no resulte aplicable al club durante el ejercicio correspondiente, se procurará indicarlo expresamente en el apartado destinado a dicha información, evitando dejar apartados sin contenido que puedan generar dudas sobre su existencia.</text:p>
      <text:list text:style-name="LFO2" text:continue-numbering="true">
        <text:list-item>
          <text:p text:style-name="P43">Subvenciones, ayudas y financiación pública</text:p>
        </text:list-item>
      </text:list>
      <text:p text:style-name="P44">El CDV Guía considera especialmente relevante la transparencia en<text:s/>la gestión de fondos públicos.</text:p>
      <text:p text:style-name="P45">Por ello, mantendrá publicada la información relativa a las subvenciones y ayudas públicas recibidas,<text:s/>indicando, cuando corresponda:</text:p>
      <text:p text:style-name="P46">Administración o entidad concedente.</text:p>
      <text:p text:style-name="P47">Importe concedido.</text:p>
      <text:p text:style-name="P48">Objeto o finalidad.</text:p>
      <text:p text:style-name="P49">Ejercicio correspondiente.</text:p>
      <text:p text:style-name="P50">Actuación, proyecto<text:s/>o actividad financiada.</text:p>
      <text:p text:style-name="P51">La información se mantendrá disponible durante los plazos establecidos por la normativa de transparencia y subvenciones y se actualizará con cada nuevo ejercicio.</text:p>
      <text:list text:style-name="LFO2" text:continue-numbering="true">
        <text:list-item>
          <text:p text:style-name="P52">Contratación y relaciones con entidades pública</text:p>
        </text:list-item>
      </text:list>
      <text:p text:style-name="P53">Cuando el CDV Guía formalice contratos con entidades del sector público sujetos a las obligaciones de publicidad activa, se facilitará la información correspondiente de acuerdo con la normativa aplicable.</text:p>
      <text:soft-page-break/>
      <text:p text:style-name="P54">Asimismo, cuando proceda, se publicará información relativa a:</text:p>
      <text:p text:style-name="P55">Objeto del contrato.</text:p>
      <text:p text:style-name="P56">Duración.</text:p>
      <text:p text:style-name="P57">Importe.</text:p>
      <text:p text:style-name="P58">Procedimiento utilizado.</text:p>
      <text:p text:style-name="P59">Entidad adjudicataria.</text:p>
      <text:p text:style-name="P60">Número de participantes.</text:p>
      <text:p text:style-name="P61">Modificaciones, resoluciones, desistimientos o renuncias cuando resulten aplicables.</text:p>
      <text:p text:style-name="P62">En caso de inexistencia de contratos de la naturaleza indicada durante el ejercicio correspondiente, se hará constar expresamente.</text:p>
      <text:list text:style-name="LFO2" text:continue-numbering="true">
        <text:list-item>
          <text:p text:style-name="P63">Convenios y colaboraciones institucionales</text:p>
        </text:list-item>
      </text:list>
      <text:p text:style-name="P64">El club dará publicidad a los convenios suscritos con administraciones o entidades públicas cuando exista obligación legal de hacerlo.</text:p>
      <text:p text:style-name="P65">La información podrá incluir:</text:p>
      <text:p text:style-name="P66">Entidades firmantes.</text:p>
      <text:p text:style-name="P67">Objeto del convenio.</text:p>
      <text:p text:style-name="P68">Actividades o compromisos asumidos.</text:p>
      <text:p text:style-name="P69">Duración y condiciones de vigencia.</text:p>
      <text:p text:style-name="P70">Obligaciones económicas.</text:p>
      <text:p text:style-name="P71">Órganos responsables de su ejecución.</text:p>
      <text:p text:style-name="P72">Modificaciones realizadas durante su vigencia.</text:p>
      <text:p text:style-name="P73"/>
      <text:p text:style-name="P74"/>
      <text:p text:style-name="P75"/>
      <text:p text:style-name="P76"/>
      <text:list text:style-name="LFO2" text:continue-numbering="true">
        <text:list-item>
          <text:p text:style-name="P77">Canal de información y comunicación</text:p>
        </text:list-item>
      </text:list>
      <text:p text:style-name="P78">El CDV Guía facilitará canales adecuados para que las personas interesadas puedan solicitar información relacionada con la actividad de la entidad, formular consultas o trasladar observaciones.</text:p>
      <text:p text:style-name="P79">Las solicitudes serán atendidas dentro de las posibilidades del club y de acuerdo con la normativa aplicable.</text:p>
      <text:p text:style-name="P80">Cuando resulte exigible disponer de un canal interno de información conforme a la legislación vigente, el club garantizará su existencia, funcionamiento y publicidad en los términos legalmente establecidos.</text:p>
      <text:list text:style-name="LFO2" text:continue-numbering="true">
        <text:list-item>
          <text:p text:style-name="P81">Prevención de conflictos de interés e irregularidades</text:p>
        </text:list-item>
      </text:list>
      <text:p text:style-name="P82">El CDV Guía promoverá una actuación responsable de sus órganos directivos, personal, cuerpo técnico y demás personas vinculadas a la organización.</text:p>
      <text:p text:style-name="P83">Se procurará prevenir:</text:p>
      <text:p text:style-name="P84">Conflictos de interés.</text:p>
      <text:p text:style-name="P85">Uso inadecuado de los recursos del club.</text:p>
      <text:p text:style-name="P86">Favorecimientos injustificados.</text:p>
      <text:p text:style-name="P87">Manipulación o falsificación de documentación.</text:p>
      <text:p text:style-name="P88">Utilización irregular de fondos públicos o privados.</text:p>
      <text:p text:style-name="P89">Cualquier actuación contraria a la normativa aplicable.</text:p>
      <text:p text:style-name="P90">Las situaciones que puedan constituir una irregularidad serán analizadas por los órganos competentes del club y, cuando corresponda, comunicadas a las autoridades o entidades competentes.</text:p>
      <text:p text:style-name="P91"/>
      <text:p text:style-name="P92"/>
      <text:p text:style-name="P93"/>
      <text:list text:style-name="LFO2" text:continue-numbering="true">
        <text:list-item>
          <text:p text:style-name="P94">Publicidad, actualización y conservación de la información</text:p>
        </text:list-item>
      </text:list>
      <text:p text:style-name="P95">El club dispondrá de un apartado específico de Transparencia dentro de su página web.</text:p>
      <text:p text:style-name="P96">La información será organizada de forma que permita localizarla fácilmente<text:s/>y será revisada periódicamente.</text:p>
      <text:p text:style-name="P97">Como criterio general, se procurará que:</text:p>
      <text:p text:style-name="P98">La información permanezca accesible durante el periodo legalmente exigido.</text:p>
      <text:p text:style-name="P99">Los documentos indiquen el ejercicio o fecha al que corresponden.</text:p>
      <text:p text:style-name="P100">Las modificaciones relevantes sean actualizadas.</text:p>
      <text:p text:style-name="P101">Los documentos se publiquen en formatos que faciliten su consulta.</text:p>
      <text:p text:style-name="P102">La información relativa a subvenciones deberá conservarse y mantenerse publicada durante los plazos establecidos legalmente. El propio Comisionado señala actualmente un periodo mínimo de cuatro años para esta información en<text:s/>los supuestos correspondientes.</text:p>
      <text:list text:style-name="LFO2" text:continue-numbering="true">
        <text:list-item>
          <text:p text:style-name="P103">Protección de datos y límites a la publicidad</text:p>
        </text:list-item>
      </text:list>
      <text:p text:style-name="P104">La transparencia se aplicará de manera compatible con el derecho a la protección de datos personales, la intimidad y los demás límites establecidos legalmente.</text:p>
      <text:p text:style-name="P105">El CDV Guía no publicará información personal que no resulte necesaria o legalmente exigible para cumplir las<text:s/>obligaciones de transparencia.</text:p>
      <text:p text:style-name="P106">Cuando sea necesario, se aplicarán medidas como la anonimización o eliminación de datos personales antes de publicar determinados documentos.</text:p>
      <text:list text:style-name="LFO2" text:continue-numbering="true">
        <text:list-item>
          <text:p text:style-name="P107">Seguimiento y mejora continua</text:p>
        </text:list-item>
      </text:list>
      <text:p text:style-name="P108">La persona u órgano designado por el club realizará una revisión periódica del apartado de transparencia para comprobar:</text:p>
      <text:p text:style-name="P109">La existencia de la información obligatoria.</text:p>
      <text:soft-page-break/>
      <text:p text:style-name="P110">Su actualización.</text:p>
      <text:p text:style-name="P111">Su correcta ubicación en la página web.</text:p>
      <text:p text:style-name="P112">La existencia de posibles contenidos pendientes.</text:p>
      <text:p text:style-name="P113">La adecuación a las modificaciones normativas o a los criterios del Comisionado de Transparencia.</text:p>
      <text:p text:style-name="P114">Asimismo, el club podrá incorporar voluntariamente información adicional que contribuya a mejorar la<text:s/>transparencia de su actividad.</text:p>
      <text:list text:style-name="LFO2" text:continue-numbering="true">
        <text:list-item>
          <text:p text:style-name="P115">Compromiso institucional</text:p>
        </text:list-item>
      </text:list>
      <text:p text:style-name="P116">El Club Deportivo Voleibol Guía manifiesta mediante este protocolo su compromiso con una gestión responsable, abierta y transparente.</text:p>
      <text:p text:style-name="P117">La transparencia se entiende como un proceso permanente de mejora y no únicamente como el cumplimiento formal de unas obligaciones de publicidad.</text:p>
      <text:p text:style-name="P118"><text:span text:style-name="T119">El presente protocolo será revisado cuando resulte necesario para adaptarlo a modificaciones legislativas, nuevos criterios de evaluación o cambios en la estructura y funcionamiento del club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1in"/>
      </style:header-style>
      <style:footer-style>
        <style:header-footer-properties style:dynamic-spacing="true" fo:min-height="0.4923in"/>
      </style:footer-style>
    </style:page-layout>
    <style:style style:name="P2" style:parent-style-name="Encabezado" style:family="paragraph">
      <style:paragraph-properties fo:text-align="center"/>
    </style:style>
    <style:style style:name="T3" style:parent-style-name="Fuentedepárrafopredeter." style:family="text">
      <style:text-properties style:language-asian="es" style:country-asian="ES"/>
    </style:style>
    <style:style style:name="P4" style:parent-style-name="Piedepágina" style:family="paragraph">
      <style:paragraph-properties fo:text-align="center"/>
    </style:style>
    <style:style style:name="T5" style:parent-style-name="Fuentedepárrafopredeter." style:family="text">
      <style:text-properties fo:text-transform="uppercas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n 4" text:anchor-type="as-char" svg:x="0in" svg:y="0in" svg:width="3.24167in" svg:height="1.13333in" style:rel-width="scale" style:rel-height="scale"><draw:image xlink:href="media/image1.jpeg" xlink:type="simple" xlink:show="embed" xlink:actuate="onLoad"/><svg:title/><svg:desc>2024-2025 CV GUIA encabezado</svg:desc></draw:frame></text:span></text:p>
      </style:header>
      <style:footer>
        <text:p text:style-name="P4"><text:span text:style-name="T5"><text:page-number text:fixed="false">6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atricia Moreno Bosch</meta:initial-creator>
    <dc:creator>Norte Gran Canaria</dc:creator>
    <meta:creation-date>2026-09-11T18:00:00Z</meta:creation-date>
    <dc:date>2026-09-11T18:00:00Z</dc:date>
    <meta:print-date>2026-09-11T16:01:00Z</meta:print-date>
    <meta:template xlink:href="Normal.dotm" xlink:type="simple"/>
    <meta:editing-cycles>2</meta:editing-cycles>
    <meta:editing-duration>PT60S</meta:editing-duration>
    <meta:document-statistic meta:page-count="7" meta:paragraph-count="17" meta:word-count="1336" meta:character-count="8668" meta:row-count="61" meta:non-whitespace-character-count="7349"/>
  </office:meta>
</office:document-meta>
</file>